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image/jpeg" manifest:full-path="Pictures/0.jpg"/>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office:automatic-styles>
  <office:body>
    <office:text>
      <text:p text:style-name="Text_20_body"><draw:frame draw:name="img1" svg:width="1350.0pt" svg:height="1800.0pt"><draw:image xlink:href="Pictures/0.jpg" xlink:type="simple" xlink:show="embed" xlink:actuate="onLoad"/></draw:frame></text:p>
      <text:p text:style-name="Text_20_body"><text:span text:style-name="T1">Résultat :</text:span></text:p>
      <text:p text:style-name="Text_20_body">Ce texte est une analyse d'une œuvre intitulée "Discours" qui explore la structure traditionnelle d'un discours selon la rhétorique antique, en utilisant l'image de Cicéron comme modèle. La description est organisée en plusieurs parties :</text:p>
      <text:list text:style-name="L1">
        <text:list-item>
          <text:p text:style-name="P1">Introduction : mentionne le titre de l'œuvre, son sujet, et la référence à Cicéron comme modèle d'orateur.</text:p>
        </text:list-item>
        <text:list-item>
          <text:p text:style-name="P1">Explication du modèle antique (la dispositio) : souligne qu'il s'agit d'un discours structuré selon un plan strict.</text:p>
        </text:list-item>
        <text:list-item>
          <text:p text:style-name="P1">Les différentes parties du discours :</text:p>
          <text:list text:style-name="L2">
            <text:list-item>
              <text:p text:style-name="P2"><text:span text:style-name="T1">Exorde</text:span> : ouverture pour capter l'attention et annoncer le sujet.</text:p>
            </text:list-item>
            <text:list-item>
              <text:p text:style-name="P2"><text:span text:style-name="T1">Narration</text:span> : récit exposant les faits justifiant le discours.</text:p>
            </text:list-item>
            <text:list-item>
              <text:p text:style-name="P2"><text:span text:style-name="T1">Confirmation</text:span> : argumentation basée sur la réflexion et les arguments tirés de la narration.</text:p>
            </text:list-item>
            <text:list-item>
              <text:p text:style-name="P2"><text:span text:style-name="T1">Réfutation</text:span> : réponse aux arguments adverses, montrant leur fausseté.</text:p>
            </text:list-item>
            <text:list-item>
              <text:p text:style-name="P2"><text:span text:style-name="T1">Péroraison</text:span> : conclusion du discours.</text:p>
            </text:list-item>
          </text:list>
        </text:list-item>
      </text:list>
      <text:p text:style-name="First_20_paragraph">Exemple d'attribut alt : Analyse d'une page de texte sur la structure du discours antique selon Cicéron, avec mise en évidence des différentes parties du discour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US"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US"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Caption" style:parent-style-name="Caption">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fo:language="zxx"/>
    </style:style>
    <style:style style:family="text" style:name="Source_Text">
      <style:text-properties style:font-name="Courier New" style:font-name-asian="Courier New" style:font-name-complex="Courier New" style:font-size-asian="10pt" style:font-size-complex="10pt" fo:font-size="10pt" fo:language="zxx"/>
    </style:style>
    <style:style style:family="text" style:name="Highlighted">
      <style:text-properties fo:background-color="#ffff38"/>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8.1</meta:generator>
    <dc:title/>
    <dc:description/>
    <dc:subject/>
    <meta:keyword/>
    <meta:initial-creator/>
    <dc:creator/>
    <meta:creation-date>2026-07-20T08:21:54Z</meta:creation-date>
    <dc:date>2026-07-20T08:21:54Z</dc:date>
  </office:meta>
</office:document-meta>
</file>